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6.5in" table:align="left" style:writing-mode="lr-tb"/>
    </style:style>
    <style:style style:name="Table1.A" style:family="table-column">
      <style:table-column-properties style:column-width="6.5in"/>
    </style:style>
    <style:style style:name="Table1.1" style:family="table-row">
      <style:table-row-properties style:min-row-height="9.2674in" fo:keep-together="auto"/>
    </style:style>
    <style:style style:name="Table1.A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P1" style:family="paragraph" style:parent-style-name="Standard">
      <style:paragraph-properties fo:margin-top="0in" fo:margin-bottom="0.0835in" style:contextual-spacing="false" fo:text-align="center" style:justify-single-word="false" style:snap-to-layout-gri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2" style:family="paragraph" style:parent-style-name="Standard">
      <style:text-properties style:font-name="標楷體" fo:font-size="14pt" style:font-name-asian="標楷體" style:font-size-asian="14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font-name="標楷體" fo:font-size="14pt" style:font-name-asian="標楷體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國立中正大學<text:span text:style-name="T1">1</text:span><text:span text:style-name="T1">1</text:span><text:span text:style-name="T1">5</text:span>學年度「傑出研究獎」申請人學術成果表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Standard"><text:span text:style-name="T2">(1)</text:span><text:span text:style-name="T2">研究重點領域：</text:span>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Standard"><text:span text:style-name="T2">(2)</text:span><text:span text:style-name="T2">近五年之研究成果（含科技部計畫及著作目錄）</text:span>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Standard"><text:span text:style-name="T2">(3)</text:span><text:span text:style-name="T2">研究成果在領域之重要性</text:span>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Standard"><text:span text:style-name="T2">(4)</text:span><text:span text:style-name="T2">得獎記錄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ext_20_body_20_indent" style:display-name="Text body indent" style:family="paragraph" style:parent-style-name="Standard" style:class="text">
      <style:paragraph-properties fo:margin-left="0.689in" fo:margin-right="0in" fo:line-height="0.4862in" fo:text-align="justify" style:justify-single-word="false" fo:text-indent="-0.689in" style:auto-text-indent="false" style:snap-to-layout-grid="false"/>
      <style:text-properties fo:font-size="16pt" style:font-size-asian="16pt"/>
    </style:style>
    <style:style style:name="本文縮排_20_2" style:display-name="本文縮排 2" style:family="paragraph" style:parent-style-name="Standard">
      <style:paragraph-properties fo:margin-left="1.2402in" fo:margin-right="0in" fo:margin-top="0in" fo:margin-bottom="0.0835in" style:contextual-spacing="false" fo:text-indent="-0.5516in" style:auto-text-indent="false" style:snap-to-layout-grid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>
      <style:text-properties style:font-name="新細明體" fo:font-family="新細明體, PMingLiU" style:font-family-generic="roman" style:font-pitch="variable"/>
    </style:style>
    <style:style style:name="WW8Num4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7417in" fo:text-indent="-0.3335in" fo:margin-left="0.7417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89in" fo:text-indent="-0.5in" fo:margin-left="1.18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3555in" fo:text-indent="-0.3335in" fo:margin-left="1.355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689in" fo:text-indent="-0.3335in" fo:margin-left="1.689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2.022in" fo:text-indent="-0.3335in" fo:margin-left="2.022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3555in" fo:text-indent="-0.3335in" fo:margin-left="2.355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689in" fo:text-indent="-0.3335in" fo:margin-left="2.689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3.022in" fo:text-indent="-0.3335in" fo:margin-left="3.022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3555in" fo:text-indent="-0.3335in" fo:margin-left="3.355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689in" fo:text-indent="-0.3335in" fo:margin-left="3.68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in" fo:text-indent="-0.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917in" fo:text-indent="-0.2917in" fo:margin-left="0.2917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9846in" fo:margin-bottom="0.7874in" fo:margin-left="0.9846in" fo:margin-right="0.7874in" style:writing-mode="lr-tb" style:layout-grid-color="#c0c0c0" style:layout-grid-lines="39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通                 知</dc:title>
    <dc:subject/>
    <meta:keyword/>
    <meta:initial-creator>T</meta:initial-creator>
    <meta:creation-date>2011-07-25T08:49:00</meta:creation-date>
    <dc:creator>Gina Kuo</dc:creator>
    <dc:date>2026-07-08T00:37:00</dc:date>
    <meta:print-date>2007-09-12T15:24:00</meta:print-date>
    <meta:editing-cycles>21</meta:editing-cycles>
    <meta:editing-duration>PT6M</meta:editing-duration>
    <meta:document-statistic meta:table-count="1" meta:image-count="0" meta:object-count="0" meta:page-count="1" meta:paragraph-count="5" meta:word-count="72" meta:character-count="82" meta:non-whitespace-character-count="82"/>
    <meta:generator>LibreOffice/25.2.3.2$Linux_X86_64 LibreOffice_project/520$Build-2</meta:generator>
  </office:meta>
</office:document-meta>
</file>