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margin-top="0in" fo:margin-bottom="0.1252in" style:contextual-spacing="false" fo:text-align="center" style:justify-single-word="false" style:snap-to-layout-grid="false"/>
    </style:style>
    <style:style style:name="P2" style:family="paragraph" style:parent-style-name="Standard">
      <style:paragraph-properties fo:margin-top="0.1252in" fo:margin-bottom="0.0417in" style:contextual-spacing="false" style:snap-to-layout-grid="false"/>
      <style:text-properties style:font-name="標楷體" fo:font-size="14pt" fo:font-weight="bold" style:font-name-asian="標楷體" style:font-size-asian="14pt" style:font-weight-asian="bold" style:font-name-complex="Verdana" style:font-size-complex="14pt"/>
    </style:style>
    <style:style style:name="P3" style:family="paragraph">
      <loext:graphic-properties draw:fill="none" draw:fill-color="#ffffff"/>
      <style:paragraph-properties fo:text-align="center"/>
    </style:style>
    <style:style style:name="P4" style:family="paragraph" style:parent-style-name="Standard">
      <style:paragraph-properties fo:margin-left="0.3335in" fo:margin-right="0in" fo:text-align="justify" style:justify-single-word="false" style:snap-to-layout-grid="false"/>
      <style:text-properties style:font-name="標楷體" fo:font-weight="bold" style:font-name-asian="標楷體" style:font-weight-asian="bold" style:font-name-complex="Verdana"/>
    </style:style>
    <style:style style:name="P5" style:family="paragraph" style:parent-style-name="Standard">
      <style:paragraph-properties fo:margin-left="0.3335in" fo:margin-right="0in" fo:text-align="justify" style:justify-single-word="false" style:snap-to-layout-grid="false"/>
    </style:style>
    <style:style style:name="P6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style:font-name-asian="標楷體" style:font-name-complex="Verdana"/>
    </style:style>
    <style:style style:name="P7" style:family="paragraph" style:parent-style-name="Standard">
      <style:paragraph-properties fo:text-align="justify" style:justify-single-word="false"/>
      <style:text-properties style:font-name="標楷體" style:font-name-asian="標楷體" style:font-name-complex="Verdana"/>
    </style:style>
    <style:style style:name="P8" style:family="paragraph" style:parent-style-name="Standard">
      <style:paragraph-properties fo:margin-right="0in" fo:text-align="justify" style:justify-single-word="false" fo:text-indent="0.3335in" style:auto-text-indent="false"/>
    </style:style>
    <style:style style:name="P9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Verdana" style:font-size-complex="16pt"/>
    </style:style>
    <style:style style:name="T2" style:family="text">
      <style:text-properties style:font-name="標楷體" style:font-name-asian="標楷體" style:font-name-complex="Verdana"/>
    </style:style>
    <style:style style:name="T3" style:family="text">
      <style:text-properties style:font-name="標楷體" fo:font-weight="bold" style:font-name-asian="標楷體" style:font-weight-asian="bold" style:font-name-complex="Verdana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Verdana"/>
    </style:style>
    <style:style style:name="gr1" style:family="graphic">
      <style:graphic-properties draw:stroke="solid" svg:stroke-width="0.0102in" svg:stroke-color="#000000" draw:stroke-linejoin="miter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loext:decorative="false" fo:margin-left="0.1256in" fo:margin-right="0.1256in" fo:margin-top="0in" fo:margin-bottom="0in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學傑出研究獎學院推薦表</text:span></text:p>
      <text:p text:style-name="P2">推薦學院：　　　　　　　　　　　受推薦教師姓名：</text:p>
      <text:p text:style-name="Standard"><draw:line text:anchor-type="char" draw:z-index="1" draw:style-name="gr1" draw:text-style-name="P3" svg:x1="0in" svg:y1="0in" svg:x2="6.75in" svg:y2="0in"><text:p/></draw:line><text:span text:style-name="T2">一、</text:span><text:span text:style-name="T3">推薦意見：</text:span><text:span text:style-name="T2">（如篇幅不足請利用背面或另紙繕附）</text:span></text:p>
      <text:p text:style-name="P4">研究成果及能力：</text:p>
      <text:p text:style-name="P5"><text:span text:style-name="T2">研究成果之優越性及在學術上之貢獻</text:span><text:span text:style-name="T2"> (</text:span><text:span text:style-name="T2">包括研究論文之品質、研究成果之創新及在學術或應用上特殊貢獻等</text:span><text:span text:style-name="T2">)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4">學術價值：</text:p>
      <text:p text:style-name="P5"><text:span text:style-name="T2">研究成果在學術界被認可程度 </text:span><text:span text:style-name="T2">(</text:span><text:span text:style-name="T2">包括論文被引用情形、被邀請於國內外會議上演講、獲國內外獎項等</text:span><text:span text:style-name="T2">)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><draw:line text:anchor-type="char" draw:z-index="2" draw:style-name="gr1" draw:text-style-name="P3" svg:x1="0in" svg:y1="0in" svg:x2="6.75in" svg:y2="0in"><text:p/></draw:line><text:soft-page-break/>二、候選人表現：候選人的學術成就與國內同領域、同等級的教師相較，居：</text:p>
      <text:p text:style-name="P8"><text:span text:style-name="T4">□</text:span><text:span text:style-name="T2">前5</text:span><text:span text:style-name="T2">% <text:s text:c="2"/></text:span><text:span text:style-name="T2">□前10</text:span><text:span text:style-name="T2">% <text:s text:c="2"/></text:span><text:span text:style-name="T2">□前20</text:span><text:span text:style-name="T2">% <text:s text:c="2"/></text:span><text:span text:style-name="T2">□前30</text:span><text:span text:style-name="T2">% <text:s text:c="2"/></text:span><text:span text:style-name="T2">□前40</text:span><text:span text:style-name="T2">%</text:span></text:p>
      <text:p text:style-name="P7"/>
      <text:p text:style-name="P9"><draw:line text:anchor-type="char" draw:z-index="0" draw:style-name="gr1" draw:text-style-name="P3" svg:x1="1in" svg:y1="0.2638in" svg:x2="3.25in" svg:y2="0.2638in"><text:p/></draw:line><text:span text:style-name="T2">院長簽章： <text:s text:c="34"/></text:span><text:span text:style-name="T5"><text:s text:c="8"/></text:span><text:span text:style-name="T2">年</text:span><text:span text:style-name="T5"> <text:s text:c="5"/></text:span><text:span text:style-name="T2">月</text:span><text:span text:style-name="T5"> <text:s text:c="4"/></text:span><text:span text:style-name="T2">日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WW8Num1z0" style:family="text"/>
    <style:style style:name="WW8Num1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bullet text:level="2" text:style-name="WW8Num1z1" loext:num-list-format="%2%." style:num-suffix="." text:bullet-char="">
        <style:list-level-properties text:list-level-position-and-space-mode="label-alignment">
          <style:list-level-label-alignment text:label-followed-by="listtab" text:list-tab-stop-position="0.2744in" fo:margin-left="0.3335in"/>
        </style:list-level-properties>
        <style:text-properties style:font-name="Wingdings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5909in" fo:margin-bottom="0.5909in" fo:margin-left="0.7874in" fo:margin-right="0.7874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國立中正大學傑出研究獎審查表</dc:title>
    <dc:subject/>
    <meta:keyword/>
    <dc:description/>
    <meta:initial-creator>Wen</meta:initial-creator>
    <meta:creation-date>2011-07-25T08:49:00</meta:creation-date>
    <dc:creator>TRCL</dc:creator>
    <dc:date>2011-07-25T08:49:00</dc:date>
    <meta:print-date>2011-07-25T16:48:00</meta:print-date>
    <meta:editing-cycles>2</meta:editing-cycles>
    <meta:editing-duration>PT1M</meta:editing-duration>
    <meta:document-statistic meta:table-count="0" meta:image-count="0" meta:object-count="0" meta:page-count="2" meta:paragraph-count="10" meta:word-count="216" meta:character-count="304" meta:non-whitespace-character-count="225"/>
    <meta:generator>LibreOffice/25.2.3.2$Linux_X86_64 LibreOffice_project/520$Build-2</meta:generator>
  </office:meta>
</office:document-meta>
</file>